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a xlink:type="simple" xlink:href="https://poluare.0o.ro/poluare:radioactiva:start" text:style-name="Internet_20_link" text:visited-style-name="Visited_20_Internet_20_Link">Radioactiva</text:a><text:bookmark text:name="navbar"/> | <text:a xlink:type="simple" xlink:href="https://poluare.0o.ro/poluare:atmosferica:start" text:style-name="Internet_20_link" text:visited-style-name="Visited_20_Internet_20_Link">Atmosferica</text:a> | <text:a xlink:type="simple" xlink:href="https://poluare.0o.ro/poluare:electromagnetica:start" text:style-name="Internet_20_link" text:visited-style-name="Visited_20_Internet_20_Link">Electromagnetica</text:a> | <text:a xlink:type="simple" xlink:href="https://poluare.0o.ro/poluare:acustica:start" text:style-name="Internet_20_link" text:visited-style-name="Visited_20_Internet_20_Link">Acustică</text:a> |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navbar</dc:title>
  </office:meta>
</office:document-meta>
</file>